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P6" style:family="paragraph" style:parent-style-name="Text_20_body" style:list-style-name="L6"/>
    <style:style style:name="P7" style:family="paragraph" style:parent-style-name="Text_20_body" style:list-style-name="L7"/>
    <style:style style:name="P8" style:family="paragraph" style:parent-style-name="Text_20_body" style:list-style-name="L8"/>
    <style:style style:name="P9" style:family="paragraph" style:parent-style-name="Heading_20_1">
      <style:text-properties officeooo:rsid="00061804" officeooo:paragraph-rsid="00061804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8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9" text:outline-level="1">EDUCAZIONE FINANZIARIA :</text:h>
      <text:h text:style-name="Heading_20_1" text:outline-level="1">1. Come leggere un bando senza commettere errori</text:h>
      <text:p text:style-name="Text_20_body">Leggere un bando significa molto più che controllare la data di scadenza. Ogni bando contiene requisiti specifici, spese ammissibili, criteri di valutazione e modalità di presentazione della domanda.</text:p>
      <text:p text:style-name="Text_20_body">Prima di iniziare è fondamentale verificare:</text:p>
      <text:list xml:id="list3403550158" text:style-name="L1">
        <text:list-item>
          <text:p text:style-name="P1">chi può partecipare;</text:p>
        </text:list-item>
        <text:list-item>
          <text:p text:style-name="P1">quali investimenti sono finanziabili;</text:p>
        </text:list-item>
        <text:list-item>
          <text:p text:style-name="P1">quali documenti devono essere allegati;</text:p>
        </text:list-item>
        <text:list-item>
          <text:p text:style-name="P1">le tempistiche previste;</text:p>
        </text:list-item>
        <text:list-item>
          <text:p text:style-name="P1">gli obblighi da rispettare dopo l'eventuale approvazione.</text:p>
        </text:list-item>
      </text:list>
      <text:p text:style-name="Text_20_body">Molti progetti vengono esclusi non perché siano poco validi, ma per errori formali o documentazione incompleta.</text:p>
      <text:p text:style-name="Horizontal_20_Line"/>
      <text:h text:style-name="Heading_20_1" text:outline-level="1">2. Fondo perduto e finanziamento agevolato: quali sono le differenze?</text:h>
      <text:p text:style-name="Text_20_body">Sono due strumenti molto diversi.</text:p>
      <text:p text:style-name="Text_20_body">Il <text:span text:style-name="Strong_20_Emphasis">contributo a fondo perduto</text:span> consiste in una somma concessa che, nel rispetto delle condizioni previste dal bando, non deve essere restituita.</text:p>
      <text:p text:style-name="Text_20_body">Il <text:span text:style-name="Strong_20_Emphasis">finanziamento agevolato</text:span>, invece, è un prestito con condizioni più favorevoli rispetto a quelle normalmente offerte dal mercato, come tassi di interesse ridotti o periodi di rimborso più lunghi.</text:p>
      <text:p text:style-name="Text_20_body">In alcuni bandi le due forme di agevolazione possono essere presenti contemporaneamente.</text:p>
      <text:p text:style-name="Horizontal_20_Line"/>
      <text:h text:style-name="Heading_20_1" text:outline-level="1">3. Come creare un budget familiare efficace</text:h>
      <text:p text:style-name="Text_20_body">Un budget familiare permette di avere il controllo delle proprie finanze.</text:p>
      <text:p text:style-name="Text_20_body">Per realizzarlo è utile:</text:p>
      <text:list xml:id="list2688379590" text:style-name="L2">
        <text:list-item>
          <text:p text:style-name="P2">annotare tutte le entrate;</text:p>
        </text:list-item>
        <text:list-item>
          <text:p text:style-name="P2">distinguere le spese fisse da quelle variabili;</text:p>
        </text:list-item>
        <text:list-item>
          <text:p text:style-name="P2"><text:soft-page-break/>stabilire un obiettivo di risparmio;</text:p>
        </text:list-item>
        <text:list-item>
          <text:p text:style-name="P2">verificare periodicamente il rispetto del piano.</text:p>
        </text:list-item>
      </text:list>
      <text:p text:style-name="Text_20_body">Un bilancio ben organizzato riduce gli sprechi e migliora la capacità di affrontare eventuali imprevisti.</text:p>
      <text:p text:style-name="Horizontal_20_Line"/>
      <text:h text:style-name="Heading_20_1" text:outline-level="1">4. I principali errori nella gestione del denaro</text:h>
      <text:p text:style-name="Text_20_body">Tra gli errori più frequenti troviamo:</text:p>
      <text:list xml:id="list1435406929" text:style-name="L3">
        <text:list-item>
          <text:p text:style-name="P3">spendere senza pianificare;</text:p>
        </text:list-item>
        <text:list-item>
          <text:p text:style-name="P3">utilizzare il credito per spese non necessarie;</text:p>
        </text:list-item>
        <text:list-item>
          <text:p text:style-name="P3">non accantonare risparmi;</text:p>
        </text:list-item>
        <text:list-item>
          <text:p text:style-name="P3">non conoscere le proprie uscite mensili;</text:p>
        </text:list-item>
        <text:list-item>
          <text:p text:style-name="P3">rimandare continuamente le decisioni economiche importanti.</text:p>
        </text:list-item>
      </text:list>
      <text:p text:style-name="Text_20_body">Piccoli errori ripetuti nel tempo possono compromettere la stabilità finanziaria.</text:p>
      <text:p text:style-name="Horizontal_20_Line"/>
      <text:h text:style-name="Heading_20_1" text:outline-level="1">5. Come migliorare il proprio rapporto con il risparmio</text:h>
      <text:p text:style-name="Text_20_body">Risparmiare non significa rinunciare a tutto.</text:p>
      <text:p text:style-name="Text_20_body">Significa imparare a destinare una parte delle proprie entrate agli obiettivi futuri.</text:p>
      <text:p text:style-name="Text_20_body">Automatizzare il risparmio, evitare acquisti impulsivi e pianificare le spese rappresentano strategie semplici ma efficaci per migliorare la propria situazione economica.</text:p>
      <text:p text:style-name="Horizontal_20_Line"/>
      <text:h text:style-name="Heading_20_1" text:outline-level="1">6. Guida pratica alla pianificazione finanziaria</text:h>
      <text:p text:style-name="Text_20_body">Ogni obiettivo richiede una pianificazione.</text:p>
      <text:p text:style-name="Text_20_body">Che si tratti di acquistare una casa, aprire un'attività o sostenere gli studi dei propri figli, è importante definire:</text:p>
      <text:list xml:id="list1611776722" text:style-name="L4">
        <text:list-item>
          <text:p text:style-name="P4">l'obiettivo;</text:p>
        </text:list-item>
        <text:list-item>
          <text:p text:style-name="P4">il capitale necessario;</text:p>
        </text:list-item>
        <text:list-item>
          <text:p text:style-name="P4">il tempo disponibile;</text:p>
        </text:list-item>
        <text:list-item>
          <text:p text:style-name="P4">le risorse economiche già presenti;</text:p>
        </text:list-item>
        <text:list-item>
          <text:p text:style-name="P4">eventuali strumenti di sostegno disponibili.</text:p>
        </text:list-item>
      </text:list>
      <text:p text:style-name="Text_20_body"><text:soft-page-break/>Una buona pianificazione riduce il rischio di decisioni impulsive.</text:p>
      <text:p text:style-name="Horizontal_20_Line"/>
      <text:h text:style-name="Heading_20_1" text:outline-level="1">7. Educazione finanziaria per giovani imprenditori</text:h>
      <text:p text:style-name="Text_20_body">Avviare un'impresa richiede competenze non solo tecniche ma anche economiche.</text:p>
      <text:p text:style-name="Text_20_body">Un imprenditore dovrebbe conoscere:</text:p>
      <text:list xml:id="list4184130819" text:style-name="L5">
        <text:list-item>
          <text:p text:style-name="P5">la gestione della liquidità;</text:p>
        </text:list-item>
        <text:list-item>
          <text:p text:style-name="P5">la differenza tra costi fissi e variabili;</text:p>
        </text:list-item>
        <text:list-item>
          <text:p text:style-name="P5">il concetto di margine;</text:p>
        </text:list-item>
        <text:list-item>
          <text:p text:style-name="P5">l'importanza della pianificazione fiscale;</text:p>
        </text:list-item>
        <text:list-item>
          <text:p text:style-name="P5">le opportunità offerte dalla finanza agevolata.</text:p>
        </text:list-item>
      </text:list>
      <text:p text:style-name="Text_20_body">La formazione rappresenta uno dei migliori investimenti per la crescita di un'impresa.</text:p>
      <text:p text:style-name="Horizontal_20_Line"/>
      <text:h text:style-name="Heading_20_1" text:outline-level="1">8. Come preparare un progetto finanziabile</text:h>
      <text:p text:style-name="Text_20_body">Un buon progetto deve essere chiaro, realistico e sostenibile.</text:p>
      <text:p text:style-name="Text_20_body">È importante descrivere:</text:p>
      <text:list xml:id="list943285889" text:style-name="L6">
        <text:list-item>
          <text:p text:style-name="P6">gli obiettivi;</text:p>
        </text:list-item>
        <text:list-item>
          <text:p text:style-name="P6">il mercato di riferimento;</text:p>
        </text:list-item>
        <text:list-item>
          <text:p text:style-name="P6">gli investimenti previsti;</text:p>
        </text:list-item>
        <text:list-item>
          <text:p text:style-name="P6">i benefici attesi;</text:p>
        </text:list-item>
        <text:list-item>
          <text:p text:style-name="P6">la sostenibilità economica.</text:p>
        </text:list-item>
      </text:list>
      <text:p text:style-name="Text_20_body">Un progetto ben strutturato aumenta le possibilità di ottenere una valutazione positiva.</text:p>
      <text:p text:style-name="Horizontal_20_Line"/>
      <text:h text:style-name="Heading_20_1" text:outline-level="1">9. Pianificazione degli investimenti aziendali</text:h>
      <text:p text:style-name="Text_20_body">Investire senza una strategia può compromettere la crescita dell'impresa.</text:p>
      <text:p text:style-name="Text_20_body">Ogni investimento dovrebbe essere valutato considerando:</text:p>
      <text:list xml:id="list982640410" text:style-name="L7">
        <text:list-item>
          <text:p text:style-name="P7">costi;</text:p>
        </text:list-item>
        <text:list-item>
          <text:p text:style-name="P7">benefici;</text:p>
        </text:list-item>
        <text:list-item>
          <text:p text:style-name="P7">tempi di rientro;</text:p>
        </text:list-item>
        <text:list-item>
          <text:p text:style-name="P7"><text:soft-page-break/>impatto sulla produttività;</text:p>
        </text:list-item>
        <text:list-item>
          <text:p text:style-name="P7">disponibilità di incentivi pubblici.</text:p>
        </text:list-item>
      </text:list>
      <text:p text:style-name="Text_20_body">Una corretta pianificazione permette di utilizzare le risorse in modo più efficiente.</text:p>
      <text:p text:style-name="Horizontal_20_Line"/>
      <text:h text:style-name="Heading_20_1" text:outline-level="1">10. Le opportunità della finanza agevolata in Italia</text:h>
      <text:p text:style-name="Text_20_body">In Italia esistono numerosi strumenti destinati a sostenere imprese, professionisti e aspiranti imprenditori.</text:p>
      <text:p text:style-name="Text_20_body">Le agevolazioni possono riguardare:</text:p>
      <text:list xml:id="list3091711503" text:style-name="L8">
        <text:list-item>
          <text:p text:style-name="P8">nuovi investimenti;</text:p>
        </text:list-item>
        <text:list-item>
          <text:p text:style-name="P8">digitalizzazione;</text:p>
        </text:list-item>
        <text:list-item>
          <text:p text:style-name="P8">innovazione;</text:p>
        </text:list-item>
        <text:list-item>
          <text:p text:style-name="P8">transizione ecologica;</text:p>
        </text:list-item>
        <text:list-item>
          <text:p text:style-name="P8">formazione;</text:p>
        </text:list-item>
        <text:list-item>
          <text:p text:style-name="P8">internazionalizzazione;</text:p>
        </text:list-item>
        <text:list-item>
          <text:p text:style-name="P8">autoimpiego;</text:p>
        </text:list-item>
        <text:list-item>
          <text:p text:style-name="P8">imprenditoria femminile e giovanile.</text:p>
        </text:list-item>
      </text:list>
      <text:p text:style-name="Text_20_body">Conoscere queste opportunità significa poter trasformare un progetto in una concreta possibilità di sviluppo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Times New Roman" fo:font-family="'Times New Roman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09T19:46:29.163000000</meta:creation-date>
    <dc:date>2026-07-09T19:58:33.263000000</dc:date>
    <meta:editing-duration>PT1M54S</meta:editing-duration>
    <meta:editing-cycles>1</meta:editing-cycles>
    <meta:document-statistic meta:table-count="0" meta:image-count="0" meta:object-count="0" meta:page-count="4" meta:paragraph-count="83" meta:word-count="613" meta:character-count="4276" meta:non-whitespace-character-count="3788"/>
    <meta:generator>Trio_Office/6.2.8.2$Windows_x86 LibreOffice_project/</meta:generator>
  </office:meta>
</office:document-meta>
</file>