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7"/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Educazione finanziaria: la guida completa per imparare a gestire il denaro con consapevolezza</text:h>
      <text:h text:style-name="Heading_20_2" text:outline-level="2">Introduzione</text:h>
      <text:p text:style-name="Text_20_body">L'educazione finanziaria è una competenza fondamentale che riguarda ogni persona, indipendentemente dall'età, dalla professione o dal reddito. Non significa essere esperti di economia o di mercati finanziari, ma imparare a prendere decisioni consapevoli riguardo al denaro.</text:p>
      <text:p text:style-name="Text_20_body">Gestire bene le proprie finanze permette di affrontare con maggiore serenità gli imprevisti, pianificare il futuro e costruire basi solide per raggiungere i propri obiettivi personali e professionali.</text:p>
      <text:p text:style-name="Text_20_body">Purtroppo, molte persone iniziano a occuparsi della propria situazione economica solo quando si trovano ad affrontare una difficoltà. L'educazione finanziaria, invece, insegna a prevenire i problemi, non solo a risolverli.</text:p>
      <text:p text:style-name="Horizontal_20_Line"/>
      <text:h text:style-name="Heading_20_1" text:outline-level="1">Che cos'è l'educazione finanziaria?</text:h>
      <text:p text:style-name="Text_20_body">L'educazione finanziaria è il processo attraverso il quale una persona acquisisce conoscenze, strumenti e competenze per gestire in modo responsabile il proprio denaro.</text:p>
      <text:p text:style-name="Text_20_body">Comprende aspetti come:</text:p>
      <text:list xml:id="list3061099091" text:style-name="L1">
        <text:list-item>
          <text:p text:style-name="P1">organizzare le entrate e le uscite;</text:p>
        </text:list-item>
        <text:list-item>
          <text:p text:style-name="P1">pianificare il risparmio;</text:p>
        </text:list-item>
        <text:list-item>
          <text:p text:style-name="P1">comprendere il funzionamento del credito;</text:p>
        </text:list-item>
        <text:list-item>
          <text:p text:style-name="P1">valutare i rischi delle decisioni economiche;</text:p>
        </text:list-item>
        <text:list-item>
          <text:p text:style-name="P1">fissare obiettivi finanziari realistici;</text:p>
        </text:list-item>
        <text:list-item>
          <text:p text:style-name="P1">sviluppare abitudini di gestione sostenibili.</text:p>
        </text:list-item>
      </text:list>
      <text:p text:style-name="Text_20_body">Non esiste uno stipendio "troppo basso" per iniziare a fare educazione finanziaria: ciò che conta è imparare a utilizzare al meglio le risorse disponibili.</text:p>
      <text:p text:style-name="Horizontal_20_Line"/>
      <text:h text:style-name="Heading_20_1" text:outline-level="1">Perché è importante?</text:h>
      <text:p text:style-name="Text_20_body">Una buona educazione finanziaria permette di prendere decisioni più consapevoli e di evitare molti errori comuni.</text:p>
      <text:p text:style-name="Text_20_body">Tra i principali vantaggi troviamo:</text:p>
      <text:list xml:id="list1747780408" text:style-name="L2">
        <text:list-item>
          <text:p text:style-name="P2"><text:soft-page-break/>maggiore controllo del bilancio personale;</text:p>
        </text:list-item>
        <text:list-item>
          <text:p text:style-name="P2">riduzione dello stress legato al denaro;</text:p>
        </text:list-item>
        <text:list-item>
          <text:p text:style-name="P2">capacità di pianificare spese importanti;</text:p>
        </text:list-item>
        <text:list-item>
          <text:p text:style-name="P2">maggiore sicurezza nell'affrontare imprevisti;</text:p>
        </text:list-item>
        <text:list-item>
          <text:p text:style-name="P2">migliore organizzazione delle finanze familiari;</text:p>
        </text:list-item>
        <text:list-item>
          <text:p text:style-name="P2">possibilità di costruire progetti di lungo periodo.</text:p>
        </text:list-item>
      </text:list>
      <text:p text:style-name="Text_20_body">L'obiettivo non è accumulare ricchezza, ma sviluppare stabilità e autonomia nelle proprie scelte economiche.</text:p>
      <text:p text:style-name="Horizontal_20_Line"/>
      <text:h text:style-name="Heading_20_1" text:outline-level="1">Il primo passo: conoscere la propria situazione economica</text:h>
      <text:p text:style-name="Text_20_body">Molte persone non sanno con precisione quanto spendono ogni mese.</text:p>
      <text:p text:style-name="Text_20_body">Il primo esercizio di educazione finanziaria consiste nel fotografare la propria situazione.</text:p>
      <text:p text:style-name="Text_20_body">È utile annotare:</text:p>
      <text:list xml:id="list2692602108" text:style-name="L3">
        <text:list-item>
          <text:p text:style-name="P3">tutte le entrate;</text:p>
        </text:list-item>
        <text:list-item>
          <text:p text:style-name="P3">tutte le spese fisse;</text:p>
        </text:list-item>
        <text:list-item>
          <text:p text:style-name="P3">tutte le spese variabili;</text:p>
        </text:list-item>
        <text:list-item>
          <text:p text:style-name="P3">eventuali finanziamenti o rate;</text:p>
        </text:list-item>
        <text:list-item>
          <text:p text:style-name="P3">risparmi disponibili.</text:p>
        </text:list-item>
      </text:list>
      <text:p text:style-name="Text_20_body">Solo partendo da dati concreti è possibile prendere decisioni efficaci.</text:p>
      <text:p text:style-name="Horizontal_20_Line"/>
      <text:h text:style-name="Heading_20_1" text:outline-level="1">Il budget: uno strumento di libertà</text:h>
      <text:p text:style-name="Text_20_body">Spesso il budget viene visto come un insieme di rinunce.</text:p>
      <text:p text:style-name="Text_20_body">In realtà rappresenta uno strumento di libertà.</text:p>
      <text:p text:style-name="Text_20_body">Un budget permette di decidere in anticipo come utilizzare il proprio denaro, evitando che siano gli acquisti impulsivi a determinare la situazione economica.</text:p>
      <text:p text:style-name="Text_20_body">Un buon budget dovrebbe prevedere:</text:p>
      <text:list xml:id="list921642676" text:style-name="L4">
        <text:list-item>
          <text:p text:style-name="P4">spese essenziali;</text:p>
        </text:list-item>
        <text:list-item>
          <text:p text:style-name="P4">risparmio;</text:p>
        </text:list-item>
        <text:list-item>
          <text:p text:style-name="P4">spese personali;</text:p>
        </text:list-item>
        <text:list-item>
          <text:p text:style-name="P4"><text:soft-page-break/>eventuali investimenti nella propria formazione o attività.</text:p>
        </text:list-item>
      </text:list>
      <text:p text:style-name="Text_20_body">Monitorarlo ogni mese consente di apportare piccoli miglioramenti nel tempo.</text:p>
      <text:p text:style-name="Horizontal_20_Line"/>
      <text:h text:style-name="Heading_20_1" text:outline-level="1">Il valore del risparmio</text:h>
      <text:p text:style-name="Text_20_body">Risparmiare non significa smettere di vivere o privarsi di tutto.</text:p>
      <text:p text:style-name="Text_20_body">Significa costruire un margine di sicurezza.</text:p>
      <text:p text:style-name="Text_20_body">Anche accantonare una piccola somma con regolarità può fare la differenza nel lungo periodo.</text:p>
      <text:p text:style-name="Text_20_body">Il risparmio permette di affrontare imprevisti senza ricorrere immediatamente al credito e di pianificare progetti futuri con maggiore tranquillità.</text:p>
      <text:p text:style-name="Horizontal_20_Line"/>
      <text:h text:style-name="Heading_20_1" text:outline-level="1">Le spese impulsive</text:h>
      <text:p text:style-name="Text_20_body">Uno degli ostacoli più comuni a una buona gestione del denaro è l'acquisto impulsivo.</text:p>
      <text:p text:style-name="Text_20_body">Prima di effettuare una spesa, può essere utile chiedersi:</text:p>
      <text:list xml:id="list90567035" text:style-name="L5">
        <text:list-item>
          <text:p text:style-name="P5">Ne ho davvero bisogno?</text:p>
        </text:list-item>
        <text:list-item>
          <text:p text:style-name="P5">Questo acquisto è coerente con i miei obiettivi?</text:p>
        </text:list-item>
        <text:list-item>
          <text:p text:style-name="P5">Posso aspettare qualche giorno prima di decidere?</text:p>
        </text:list-item>
      </text:list>
      <text:p text:style-name="Text_20_body">Piccole riflessioni possono aiutare a evitare acquisti dettati dall'emotività.</text:p>
      <text:p text:style-name="Horizontal_20_Line"/>
      <text:h text:style-name="Heading_20_1" text:outline-level="1">Il credito: uno strumento da usare con consapevolezza</text:h>
      <text:p text:style-name="Text_20_body">Prestiti e finanziamenti possono essere utili in molte situazioni, ma è importante comprenderne il funzionamento.</text:p>
      <text:p text:style-name="Text_20_body">Prima di assumere un impegno economico è consigliabile valutare:</text:p>
      <text:list xml:id="list3544347820" text:style-name="L6">
        <text:list-item>
          <text:p text:style-name="P6">l'importo della rata;</text:p>
        </text:list-item>
        <text:list-item>
          <text:p text:style-name="P6">la durata del rimborso;</text:p>
        </text:list-item>
        <text:list-item>
          <text:p text:style-name="P6">il costo complessivo del finanziamento;</text:p>
        </text:list-item>
        <text:list-item>
          <text:p text:style-name="P6">la sostenibilità rispetto al proprio reddito.</text:p>
        </text:list-item>
      </text:list>
      <text:p text:style-name="Text_20_body">Prendere decisioni informate significa ridurre il rischio di difficoltà future.</text:p>
      <text:p text:style-name="Horizontal_20_Line"/>
      <text:h text:style-name="Heading_20_1" text:outline-level="1"><text:soft-page-break/>La pianificazione degli obiettivi</text:h>
      <text:p text:style-name="Text_20_body">Ogni obiettivo economico dovrebbe essere accompagnato da un piano.</text:p>
      <text:p text:style-name="Text_20_body">Ad esempio:</text:p>
      <text:list xml:id="list4200587509" text:style-name="L7">
        <text:list-item>
          <text:p text:style-name="P7">creare un fondo per le emergenze;</text:p>
        </text:list-item>
        <text:list-item>
          <text:p text:style-name="P7">acquistare un'automobile;</text:p>
        </text:list-item>
        <text:list-item>
          <text:p text:style-name="P7">avviare un'attività;</text:p>
        </text:list-item>
        <text:list-item>
          <text:p text:style-name="P7">sostenere un percorso di formazione;</text:p>
        </text:list-item>
        <text:list-item>
          <text:p text:style-name="P7">pianificare un investimento importante.</text:p>
        </text:list-item>
      </text:list>
      <text:p text:style-name="Text_20_body">Definire tempi, importi e priorità rende il percorso più concreto e misurabile.</text:p>
      <text:p text:style-name="Horizontal_20_Line"/>
      <text:h text:style-name="Heading_20_1" text:outline-level="1">L'importanza della formazione continua</text:h>
      <text:p text:style-name="Text_20_body">Il mondo economico evolve rapidamente.</text:p>
      <text:p text:style-name="Text_20_body">Nuove tecnologie, cambiamenti normativi e strumenti finanziari richiedono un aggiornamento costante.</text:p>
      <text:p text:style-name="Text_20_body">Investire nella propria formazione significa sviluppare competenze che possono essere utili sia nella vita privata sia in quella professionale.</text:p>
      <text:p text:style-name="Text_20_body">L'educazione finanziaria non è un corso da seguire una sola volta, ma un percorso continuo.</text:p>
      <text:p text:style-name="Horizontal_20_Line"/>
      <text:h text:style-name="Heading_20_1" text:outline-level="1">Educazione finanziaria e imprese</text:h>
      <text:p text:style-name="Text_20_body">Anche gli imprenditori possono trarre grandi benefici da una maggiore cultura finanziaria.</text:p>
      <text:p text:style-name="Text_20_body">Comprendere il bilancio aziendale, pianificare gli investimenti, gestire la liquidità e conoscere le opportunità offerte dagli incentivi pubblici consente di prendere decisioni più efficaci e sostenibili.</text:p>
      <text:p text:style-name="Text_20_body">La formazione finanziaria rappresenta un vantaggio competitivo per qualsiasi attività.</text:p>
      <text:p text:style-name="Horizontal_20_Line"/>
      <text:h text:style-name="Heading_20_1" text:outline-level="1">Un percorso che dura tutta la vita</text:h>
      <text:p text:style-name="Text_20_body">Non esiste un momento in cui si può dire di aver imparato tutto sulla gestione del denaro.</text:p>
      <text:p text:style-name="Text_20_body">Ogni fase della vita presenta nuove sfide: gli studi, il primo lavoro, la famiglia, l'acquisto di una casa, la pensione o l'avvio di un'impresa.</text:p>
      <text:p text:style-name="Text_20_body">Per questo motivo l'educazione finanziaria dovrebbe accompagnare ogni persona lungo tutto il proprio percorso.</text:p>
      <text:p text:style-name="Horizontal_20_Line"><text:soft-page-break/></text:p>
      <text:h text:style-name="Heading_20_1" text:outline-level="1">Conclusioni</text:h>
      <text:p text:style-name="Text_20_body">L'educazione finanziaria non consiste nel diventare esperti di economia, ma nell'imparare a utilizzare il denaro in modo consapevole, responsabile e coerente con i propri obiettivi.</text:p>
      <text:p text:style-name="Text_20_body">Ogni scelta, anche la più piccola, contribuisce a costruire il proprio equilibrio economico.</text:p>
      <text:p text:style-name="Text_20_body">In Krios crediamo che la conoscenza sia il primo passo verso una maggiore autonomia finanziaria. Attraverso i nostri contenuti, corsi e percorsi formativi vogliamo aiutare persone, famiglie e imprenditori a sviluppare competenze pratiche per affrontare il futuro con maggiore consapevolezza e responsabilità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Times New Roman" fo:font-family="'Times New Roman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Times New Roman" fo:font-family="'Times New Roman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9T20:05:05.747000000</meta:creation-date>
    <dc:date>2026-07-09T20:07:07.188000000</dc:date>
    <meta:editing-duration>PT2M4S</meta:editing-duration>
    <meta:editing-cycles>1</meta:editing-cycles>
    <meta:document-statistic meta:table-count="0" meta:image-count="0" meta:object-count="0" meta:page-count="5" meta:paragraph-count="91" meta:word-count="889" meta:character-count="6215" meta:non-whitespace-character-count="5450"/>
    <meta:generator>Trio_Office/6.2.8.2$Windows_x86 LibreOffice_project/</meta:generator>
  </office:meta>
</office:document-meta>
</file>