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Guida Gratuita</text:h>
      <text:h text:style-name="Heading_20_1" text:outline-level="1">Le basi della Finanza Agevolata</text:h>
      <text:h text:style-name="Heading_20_2" text:outline-level="2">Tutto quello che devi sapere prima di richiedere un contributo</text:h>
      <text:p text:style-name="Text_20_body"><text:span text:style-name="Strong_20_Emphasis">Una guida pratica realizzata da Krios</text:span></text:p>
      <text:p text:style-name="Horizontal_20_Line"/>
      <text:h text:style-name="Heading_20_2" text:outline-level="2">Benvenuto</text:h>
      <text:p text:style-name="Text_20_body">Se stai leggendo questa guida, probabilmente hai sentito parlare di contributi a fondo perduto, finanziamenti agevolati o incentivi per imprese e professionisti, ma non sai da dove iniziare.</text:p>
      <text:p text:style-name="Text_20_body">L'obiettivo di questo eBook è offrirti una panoramica semplice e chiara della finanza agevolata, aiutandoti a comprendere come funziona e quali opportunità potrebbe offrire al tuo progetto.</text:p>
      <text:p text:style-name="Horizontal_20_Line"/>
      <text:h text:style-name="Heading_20_1" text:outline-level="1">Cos'è la finanza agevolata?</text:h>
      <text:p text:style-name="Text_20_body">La finanza agevolata comprende l'insieme di strumenti e incentivi messi a disposizione da enti pubblici e istituzioni per sostenere la nascita, la crescita e lo sviluppo di imprese, professionisti e nuovi progetti imprenditoriali.</text:p>
      <text:p text:style-name="Text_20_body">Le agevolazioni possono assumere forme diverse, come:</text:p>
      <text:list xml:id="list3683649915" text:style-name="L1">
        <text:list-item>
          <text:p text:style-name="P1">contributi a fondo perduto;</text:p>
        </text:list-item>
        <text:list-item>
          <text:p text:style-name="P1">finanziamenti a tasso agevolato;</text:p>
        </text:list-item>
        <text:list-item>
          <text:p text:style-name="P1">crediti d'imposta;</text:p>
        </text:list-item>
        <text:list-item>
          <text:p text:style-name="P1">voucher;</text:p>
        </text:list-item>
        <text:list-item>
          <text:p text:style-name="P1">incentivi per assunzioni, innovazione e investimenti.</text:p>
        </text:list-item>
      </text:list>
      <text:p text:style-name="Horizontal_20_Line"/>
      <text:h text:style-name="Heading_20_1" text:outline-level="1">Chi può beneficiarne?</text:h>
      <text:p text:style-name="Text_20_body">Le opportunità possono essere rivolte a:</text:p>
      <text:list xml:id="list103937506" text:style-name="L2">
        <text:list-item>
          <text:p text:style-name="P2">nuove imprese;</text:p>
        </text:list-item>
        <text:list-item>
          <text:p text:style-name="P2">imprese già attive;</text:p>
        </text:list-item>
        <text:list-item>
          <text:p text:style-name="P2">professionisti;</text:p>
        </text:list-item>
        <text:list-item>
          <text:p text:style-name="P2">lavoratori autonomi;</text:p>
        </text:list-item>
        <text:list-item>
          <text:p text:style-name="P2"><text:soft-page-break/>startup innovative;</text:p>
        </text:list-item>
        <text:list-item>
          <text:p text:style-name="P2">giovani imprenditori;</text:p>
        </text:list-item>
        <text:list-item>
          <text:p text:style-name="P2">imprese femminili;</text:p>
        </text:list-item>
        <text:list-item>
          <text:p text:style-name="P2">aziende agricole;</text:p>
        </text:list-item>
        <text:list-item>
          <text:p text:style-name="P2">enti del Terzo Settore.</text:p>
        </text:list-item>
      </text:list>
      <text:p text:style-name="Text_20_body">Ogni bando stabilisce requisiti specifici che devono essere verificati attentamente.</text:p>
      <text:p text:style-name="Horizontal_20_Line"/>
      <text:h text:style-name="Heading_20_1" text:outline-level="1">I 5 errori più comuni</text:h>
      <text:h text:style-name="Heading_20_3" text:outline-level="3">1. Pensare che tutti possano accedere a qualsiasi bando.</text:h>
      <text:p text:style-name="Text_20_body">Ogni misura ha destinatari e requisiti precisi.</text:p>
      <text:h text:style-name="Heading_20_3" text:outline-level="3">2. Presentare documentazione incompleta.</text:h>
      <text:p text:style-name="Text_20_body">Anche un piccolo errore può rallentare o compromettere la domanda.</text:p>
      <text:h text:style-name="Heading_20_3" text:outline-level="3">3. Non leggere il bando.</text:h>
      <text:p text:style-name="Text_20_body">Ogni dettaglio è importante: spese ammissibili, scadenze e modalità di presentazione.</text:p>
      <text:h text:style-name="Heading_20_3" text:outline-level="3">4. Iniziare il progetto senza verificare le regole.</text:h>
      <text:p text:style-name="Text_20_body">In alcuni casi gli investimenti devono essere effettuati solo dopo la presentazione della domanda.</text:p>
      <text:h text:style-name="Heading_20_3" text:outline-level="3">5. Affidarsi a chi promette risultati garantiti.</text:h>
      <text:p text:style-name="Text_20_body">Nessuno può garantire l'approvazione di un bando. Diffida da chi promette il contrario.</text:p>
      <text:p text:style-name="Horizontal_20_Line"/>
      <text:h text:style-name="Heading_20_1" text:outline-level="1">Come prepararsi</text:h>
      <text:p text:style-name="Text_20_body">Prima di presentare una domanda è utile:</text:p>
      <text:p text:style-name="Text_20_body">✔ definire il proprio progetto;</text:p>
      <text:p text:style-name="Text_20_body">✔ raccogliere la documentazione necessaria;</text:p>
      <text:p text:style-name="Text_20_body">✔ verificare i requisiti richiesti;</text:p>
      <text:p text:style-name="Text_20_body">✔ stimare correttamente i costi;</text:p>
      <text:p text:style-name="Text_20_body">✔ rispettare tutte le scadenze.</text:p>
      <text:p text:style-name="Horizontal_20_Line"/>
      <text:h text:style-name="Heading_20_1" text:outline-level="1"><text:soft-page-break/>Il nostro metodo</text:h>
      <text:p text:style-name="Text_20_body">In Krios crediamo che ogni progetto meriti trasparenza, competenza e attenzione.</text:p>
      <text:p text:style-name="Text_20_body">Per questo analizziamo ogni situazione con serietà, valutando preventivamente la fattibilità del progetto e accompagnando il cliente durante tutto il percorso.</text:p>
      <text:p text:style-name="Text_20_body">Crediamo che la fiducia si costruisca con i risultati e con una comunicazione chiara, senza promesse irrealistiche.</text:p>
      <text:p text:style-name="Horizontal_20_Line"/>
      <text:h text:style-name="Heading_20_1" text:outline-level="1">Continua a formarti</text:h>
      <text:p text:style-name="Text_20_body">Se desideri approfondire il mondo della finanza agevolata, sul nostro sito troverai:</text:p>
      <text:list xml:id="list1380968319" text:style-name="L3">
        <text:list-item>
          <text:p text:style-name="P3">corsi online;</text:p>
        </text:list-item>
        <text:list-item>
          <text:p text:style-name="P3">percorsi formativi;</text:p>
        </text:list-item>
        <text:list-item>
          <text:p text:style-name="P3">materiali didattici;</text:p>
        </text:list-item>
        <text:list-item>
          <text:p text:style-name="P3">aggiornamenti;</text:p>
        </text:list-item>
        <text:list-item>
          <text:p text:style-name="P3">contenuti dedicati all'educazione finanziaria.</text:p>
        </text:list-item>
      </text:list>
      <text:p text:style-name="Text_20_body">La conoscenza è il primo investimento per costruire il tuo futuro.</text:p>
      <text:p text:style-name="Text_20_body">Grazie per aver scelto Krios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Times New Roman" fo:font-family="'Times New Roman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Times New Roman" fo:font-family="'Times New Roman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Times New Roman" fo:font-family="'Times New Roman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" style:font-family-complex="'Lucida Sans'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09T07:07:35.960000000</meta:creation-date>
    <dc:date>2026-07-09T07:08:09.432000000</dc:date>
    <meta:editing-duration>PT38S</meta:editing-duration>
    <meta:editing-cycles>1</meta:editing-cycles>
    <meta:document-statistic meta:table-count="0" meta:image-count="0" meta:object-count="0" meta:page-count="3" meta:paragraph-count="58" meta:word-count="419" meta:character-count="2840" meta:non-whitespace-character-count="2498"/>
    <meta:generator>Trio_Office/6.2.8.2$Windows_x86 LibreOffice_project/</meta:generator>
  </office:meta>
</office:document-meta>
</file>