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6"/>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L'approccio alla Finanza Agevolata: perché rappresenta una leva strategica per la crescita di imprese e professionisti</text:h>
      <text:h text:style-name="Heading_20_2" text:outline-level="2">Introduzione</text:h>
      <text:p text:style-name="Text_20_body">Quando si sente parlare di finanza agevolata, molte persone pensano immediatamente ai contributi a fondo perduto. In realtà, questo settore è molto più ampio e rappresenta una vera e propria strategia di sviluppo per imprese, professionisti e aspiranti imprenditori.</text:p>
      <text:p text:style-name="Text_20_body">La finanza agevolata non dovrebbe essere vista come una semplice occasione per ottenere un incentivo economico, ma come uno strumento di pianificazione che consente di trasformare un'idea in un progetto concreto, sostenibile e strutturato.</text:p>
      <text:p text:style-name="Text_20_body">Un corretto approccio parte da una domanda fondamentale: <text:span text:style-name="Strong_20_Emphasis">qual è l'obiettivo che desidero raggiungere?</text:span></text:p>
      <text:p text:style-name="Text_20_body">Solo dopo aver definito con chiarezza il progetto è possibile valutare se esistono strumenti pubblici che possano sostenerne la realizzazione.</text:p>
      <text:p text:style-name="Horizontal_20_Line"/>
      <text:h text:style-name="Heading_20_1" text:outline-level="1">Che cos'è realmente la finanza agevolata?</text:h>
      <text:p text:style-name="Text_20_body">La finanza agevolata comprende l'insieme di incentivi, contributi e misure di sostegno promossi da amministrazioni pubbliche e altri enti con l'obiettivo di favorire lo sviluppo economico.</text:p>
      <text:p text:style-name="Text_20_body">Queste misure possono sostenere, ad esempio:</text:p>
      <text:list xml:id="list1361226071" text:style-name="L1">
        <text:list-item>
          <text:p text:style-name="P1">la nascita di nuove imprese;</text:p>
        </text:list-item>
        <text:list-item>
          <text:p text:style-name="P1">l'ammodernamento di aziende già esistenti;</text:p>
        </text:list-item>
        <text:list-item>
          <text:p text:style-name="P1">la digitalizzazione dei processi;</text:p>
        </text:list-item>
        <text:list-item>
          <text:p text:style-name="P1">gli investimenti in ricerca e innovazione;</text:p>
        </text:list-item>
        <text:list-item>
          <text:p text:style-name="P1">la formazione del personale;</text:p>
        </text:list-item>
        <text:list-item>
          <text:p text:style-name="P1">la sostenibilità ambientale;</text:p>
        </text:list-item>
        <text:list-item>
          <text:p text:style-name="P1">l'internazionalizzazione delle imprese.</text:p>
        </text:list-item>
      </text:list>
      <text:p text:style-name="Text_20_body">Ogni intervento nasce per rispondere a specifiche esigenze del tessuto economico e per incentivare determinati investimenti considerati strategici.</text:p>
      <text:p text:style-name="Horizontal_20_Line"/>
      <text:h text:style-name="Heading_20_1" text:outline-level="1"><text:soft-page-break/>Un cambio di mentalità</text:h>
      <text:p text:style-name="Text_20_body">Uno degli errori più frequenti consiste nel cercare un bando prima ancora di avere un progetto.</text:p>
      <text:p text:style-name="Text_20_body">L'approccio corretto è esattamente il contrario.</text:p>
      <text:p text:style-name="Text_20_body">Prima si costruisce un'idea imprenditoriale solida, si definiscono gli obiettivi, si analizzano costi, benefici e sostenibilità. Solo successivamente si verifica se esistono strumenti di finanza agevolata compatibili con quel progetto.</text:p>
      <text:p text:style-name="Text_20_body">Questo metodo consente di evitare investimenti dettati esclusivamente dalla disponibilità di un incentivo e favorisce decisioni più consapevoli.</text:p>
      <text:p text:style-name="Horizontal_20_Line"/>
      <text:h text:style-name="Heading_20_1" text:outline-level="1">La pianificazione come punto di partenza</text:h>
      <text:p text:style-name="Text_20_body">Ogni progetto dovrebbe iniziare con un'attenta fase di analisi.</text:p>
      <text:p text:style-name="Text_20_body">Tra gli aspetti da valutare vi sono:</text:p>
      <text:list xml:id="list179638442" text:style-name="L2">
        <text:list-item>
          <text:p text:style-name="P2">gli obiettivi dell'investimento;</text:p>
        </text:list-item>
        <text:list-item>
          <text:p text:style-name="P2">le risorse economiche disponibili;</text:p>
        </text:list-item>
        <text:list-item>
          <text:p text:style-name="P2">i tempi di realizzazione;</text:p>
        </text:list-item>
        <text:list-item>
          <text:p text:style-name="P2">i risultati attesi;</text:p>
        </text:list-item>
        <text:list-item>
          <text:p text:style-name="P2">gli eventuali rischi;</text:p>
        </text:list-item>
        <text:list-item>
          <text:p text:style-name="P2">la capacità dell'impresa di sostenere il progetto nel tempo.</text:p>
        </text:list-item>
      </text:list>
      <text:p text:style-name="Text_20_body">Una pianificazione accurata rappresenta la base di qualsiasi iniziativa imprenditoriale.</text:p>
      <text:p text:style-name="Horizontal_20_Line"/>
      <text:h text:style-name="Heading_20_1" text:outline-level="1">L'importanza di conoscere i requisiti</text:h>
      <text:p text:style-name="Text_20_body">Ogni misura di finanza agevolata è disciplinata da regole precise.</text:p>
      <text:p text:style-name="Text_20_body">Per questo motivo è fondamentale leggere con attenzione il bando e verificare:</text:p>
      <text:list xml:id="list1606599080" text:style-name="L3">
        <text:list-item>
          <text:p text:style-name="P3">chi può partecipare;</text:p>
        </text:list-item>
        <text:list-item>
          <text:p text:style-name="P3">quali investimenti sono ammissibili;</text:p>
        </text:list-item>
        <text:list-item>
          <text:p text:style-name="P3">quali spese possono essere finanziate;</text:p>
        </text:list-item>
        <text:list-item>
          <text:p text:style-name="P3">quali documenti sono richiesti;</text:p>
        </text:list-item>
        <text:list-item>
          <text:p text:style-name="P3">le modalità e le scadenze per la presentazione della domanda;</text:p>
        </text:list-item>
        <text:list-item>
          <text:p text:style-name="P3">gli obblighi successivi all'eventuale concessione dell'agevolazione.</text:p>
        </text:list-item>
      </text:list>
      <text:p text:style-name="Text_20_body">Trascurare anche un solo requisito può compromettere l'intero procedimento.</text:p>
      <text:p text:style-name="Horizontal_20_Line"/>
      <text:h text:style-name="Heading_20_1" text:outline-level="1"><text:soft-page-break/>La qualità del progetto fa la differenza</text:h>
      <text:p text:style-name="Text_20_body">Un progetto ben costruito non si limita a descrivere un'idea.</text:p>
      <text:p text:style-name="Text_20_body">Deve spiegare:</text:p>
      <text:list xml:id="list1642302477" text:style-name="L4">
        <text:list-item>
          <text:p text:style-name="P4">il contesto in cui nasce;</text:p>
        </text:list-item>
        <text:list-item>
          <text:p text:style-name="P4">gli obiettivi da raggiungere;</text:p>
        </text:list-item>
        <text:list-item>
          <text:p text:style-name="P4">le attività previste;</text:p>
        </text:list-item>
        <text:list-item>
          <text:p text:style-name="P4">le risorse necessarie;</text:p>
        </text:list-item>
        <text:list-item>
          <text:p text:style-name="P4">i risultati attesi;</text:p>
        </text:list-item>
        <text:list-item>
          <text:p text:style-name="P4">l'impatto economico e organizzativo dell'investimento.</text:p>
        </text:list-item>
      </text:list>
      <text:p text:style-name="Text_20_body">Quanto più il progetto è chiaro, coerente e realistico, tanto maggiore sarà la sua forza.</text:p>
      <text:p text:style-name="Horizontal_20_Line"/>
      <text:h text:style-name="Heading_20_1" text:outline-level="1">La documentazione: un elemento essenziale</text:h>
      <text:p text:style-name="Text_20_body">Molte domande vengono escluse non per la qualità del progetto, ma per errori nella documentazione.</text:p>
      <text:p text:style-name="Text_20_body">Per questo è importante predisporre con attenzione tutta la documentazione richiesta, verificandone completezza, correttezza e coerenza con quanto previsto dal bando.</text:p>
      <text:p text:style-name="Text_20_body">Precisione e organizzazione rappresentano elementi fondamentali.</text:p>
      <text:p text:style-name="Horizontal_20_Line"/>
      <text:h text:style-name="Heading_20_1" text:outline-level="1">La trasparenza nei rapporti con il cliente</text:h>
      <text:p text:style-name="Text_20_body">La finanza agevolata è un settore complesso e, proprio per questo, il rapporto tra professionista e cliente dovrebbe essere fondato sulla trasparenza.</text:p>
      <text:p text:style-name="Text_20_body">È importante spiegare in modo chiaro:</text:p>
      <text:list xml:id="list1595099156" text:style-name="L5">
        <text:list-item>
          <text:p text:style-name="P5">quali sono le opportunità realmente disponibili;</text:p>
        </text:list-item>
        <text:list-item>
          <text:p text:style-name="P5">quali requisiti devono essere rispettati;</text:p>
        </text:list-item>
        <text:list-item>
          <text:p text:style-name="P5">quali sono le tempistiche;</text:p>
        </text:list-item>
        <text:list-item>
          <text:p text:style-name="P5">quali possono essere i possibili esiti della procedura.</text:p>
        </text:list-item>
      </text:list>
      <text:p text:style-name="Text_20_body">Nessuno può garantire l'approvazione di una domanda. La valutazione finale spetta sempre all'ente competente e avviene secondo i criteri stabiliti dal bando.</text:p>
      <text:p text:style-name="Text_20_body">Una comunicazione trasparente permette di instaurare un rapporto di fiducia e di affrontare ogni fase del percorso con maggiore consapevolezza.</text:p>
      <text:p text:style-name="Horizontal_20_Line"/>
      <text:h text:style-name="Heading_20_1" text:outline-level="1"><text:soft-page-break/>La formazione come investimento</text:h>
      <text:p text:style-name="Text_20_body">Il settore della finanza agevolata è in continua evoluzione.</text:p>
      <text:p text:style-name="Text_20_body">Nuovi incentivi, modifiche normative e aggiornamenti procedurali richiedono un costante approfondimento.</text:p>
      <text:p text:style-name="Text_20_body">Per questo motivo la formazione continua rappresenta uno degli strumenti più importanti per chi desidera operare in questo ambito o semplicemente comprendere meglio le opportunità disponibili.</text:p>
      <text:p text:style-name="Text_20_body">Acquisire competenze significa essere in grado di leggere un bando, comprenderne le regole e valutare con maggiore consapevolezza le possibilità offerte dalle diverse misure.</text:p>
      <text:p text:style-name="Horizontal_20_Line"/>
      <text:h text:style-name="Heading_20_1" text:outline-level="1">Il valore di un approccio professionale</text:h>
      <text:p text:style-name="Text_20_body">Affrontare la finanza agevolata con metodo significa:</text:p>
      <text:list xml:id="list3571074427" text:style-name="L6">
        <text:list-item>
          <text:p text:style-name="P6">partire da un progetto concreto;</text:p>
        </text:list-item>
        <text:list-item>
          <text:p text:style-name="P6">pianificare ogni fase;</text:p>
        </text:list-item>
        <text:list-item>
          <text:p text:style-name="P6">conoscere le regole;</text:p>
        </text:list-item>
        <text:list-item>
          <text:p text:style-name="P6">predisporre una documentazione accurata;</text:p>
        </text:list-item>
        <text:list-item>
          <text:p text:style-name="P6">rispettare tempi e procedure;</text:p>
        </text:list-item>
        <text:list-item>
          <text:p text:style-name="P6">mantenere un dialogo trasparente con tutte le parti coinvolte.</text:p>
        </text:list-item>
      </text:list>
      <text:p text:style-name="Text_20_body">Questo approccio consente di affrontare il percorso con maggiore serenità e organizzazione, indipendentemente dall'esito della domanda.</text:p>
      <text:p text:style-name="Horizontal_20_Line"/>
      <text:h text:style-name="Heading_20_1" text:outline-level="1">Conclusioni</text:h>
      <text:p text:style-name="Text_20_body">La finanza agevolata rappresenta una risorsa importante per sostenere lo sviluppo economico, ma richiede preparazione, pianificazione e competenza.</text:p>
      <text:p text:style-name="Text_20_body">Più che una semplice ricerca di incentivi, dovrebbe essere considerata un percorso strategico che accompagna la crescita di un progetto imprenditoriale.</text:p>
      <text:p text:style-name="Text_20_body">In Krios crediamo che la conoscenza sia il primo passo verso scelte consapevoli. Per questo realizziamo percorsi formativi, contenuti informativi e strumenti pratici dedicati a chi desidera approfondire il mondo della finanza agevolata e sviluppare competenze utili per affrontare con metodo e professionalità ogni nuova opportunità.</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loext:contextual-spacing="false"/>
      <style:text-properties style:font-name="Times New Roman" fo:font-family="'Times New Roman'" style:font-family-generic="roman" style:font-pitch="variable" fo:font-size="24pt" fo:font-weight="bold" style:font-name-asian="NSimSun" style:font-family-asian="NSimSun" style:font-family-generic-asian="system" style:font-pitch-asian="variable" style:font-size-asian="24pt" style:font-weight-asian="bold" style:font-name-complex="Lucida Sans" style:font-family-complex="'Lucid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Times New Roman" fo:font-family="'Times New Roman'" style:font-family-generic="roman" style:font-pitch="variable" fo:font-size="18pt" fo:font-weight="bold" style:font-name-asian="NSimSun" style:font-family-asian="NSimSun" style:font-family-generic-asian="system" style:font-pitch-asian="variable" style:font-size-asian="18pt" style:font-weight-asian="bold" style:font-name-complex="Lucida Sans" style:font-family-complex="'Lucida Sans'" style:font-family-generic-complex="system" style:font-pitch-complex="variable"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7-09T20:12:22.641000000</meta:creation-date>
    <dc:date>2026-07-09T20:13:12.441000000</dc:date>
    <meta:editing-duration>PT51S</meta:editing-duration>
    <meta:editing-cycles>1</meta:editing-cycles>
    <meta:document-statistic meta:table-count="0" meta:image-count="0" meta:object-count="0" meta:page-count="4" meta:paragraph-count="83" meta:word-count="866" meta:character-count="6123" meta:non-whitespace-character-count="5375"/>
    <meta:generator>Trio_Office/6.2.8.2$Windows_x86 LibreOffice_project/</meta:generator>
  </office:meta>
</office:document-meta>
</file>