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L'importanza dell'educazione finanziaria: una competenza essenziale per il presente e per il futuro</text:h>
      <text:h text:style-name="Heading_20_2" text:outline-level="2">Introduzione</text:h>
      <text:p text:style-name="Text_20_body">L'educazione finanziaria è l'insieme delle conoscenze e delle competenze che consentono di gestire il denaro in modo consapevole. Non riguarda solo investimenti o grandi patrimoni: interessa ogni persona, ogni famiglia, ogni professionista e ogni impresa.</text:p>
      <text:p text:style-name="Text_20_body">Saper amministrare le proprie risorse economiche significa prendere decisioni più informate, pianificare il futuro e affrontare gli imprevisti con maggiore serenità.</text:p>
      <text:p text:style-name="Text_20_body">In un contesto economico in continua evoluzione, acquisire competenze finanziarie rappresenta un investimento su sé stessi.</text:p>
      <text:p text:style-name="Horizontal_20_Line"/>
      <text:h text:style-name="Heading_20_2" text:outline-level="2">Perché l'educazione finanziaria è importante</text:h>
      <text:p text:style-name="Text_20_body">Molte difficoltà economiche derivano da una scarsa conoscenza di concetti fondamentali come il bilancio personale, il risparmio, il credito o la pianificazione.</text:p>
      <text:p text:style-name="Text_20_body">Una buona educazione finanziaria aiuta a:</text:p>
      <text:list xml:id="list2850227532" text:style-name="L1">
        <text:list-item>
          <text:p text:style-name="P1">comprendere come gestire il proprio reddito;</text:p>
        </text:list-item>
        <text:list-item>
          <text:p text:style-name="P1">pianificare gli obiettivi economici;</text:p>
        </text:list-item>
        <text:list-item>
          <text:p text:style-name="P1">evitare spese impulsive;</text:p>
        </text:list-item>
        <text:list-item>
          <text:p text:style-name="P1">utilizzare il credito in modo responsabile;</text:p>
        </text:list-item>
        <text:list-item>
          <text:p text:style-name="P1">affrontare gli imprevisti con maggiore sicurezza;</text:p>
        </text:list-item>
        <text:list-item>
          <text:p text:style-name="P1">prendere decisioni basate su dati e non sulle emozioni.</text:p>
        </text:list-item>
      </text:list>
      <text:p text:style-name="Horizontal_20_Line"/>
      <text:h text:style-name="Heading_20_2" text:outline-level="2">Le basi della gestione del denaro</text:h>
      <text:p text:style-name="Text_20_body">Ogni gestione finanziaria efficace parte da quattro principi fondamentali.</text:p>
      <text:h text:style-name="Heading_20_3" text:outline-level="3">1. Conoscere le proprie entrate</text:h>
      <text:p text:style-name="Text_20_body">È importante sapere con precisione quali sono le fonti di reddito e quanto denaro entra ogni mese.</text:p>
      <text:h text:style-name="Heading_20_3" text:outline-level="3">2. Monitorare le uscite</text:h>
      <text:p text:style-name="Text_20_body">Registrare le spese consente di capire dove vengono impiegate le proprie risorse e di individuare eventuali sprechi.</text:p>
      <text:h text:style-name="Heading_20_3" text:outline-level="3"><text:soft-page-break/>3. Pianificare</text:h>
      <text:p text:style-name="Text_20_body">Ogni spesa dovrebbe essere coerente con gli obiettivi personali o professionali.</text:p>
      <text:h text:style-name="Heading_20_3" text:outline-level="3">4. Risparmiare</text:h>
      <text:p text:style-name="Text_20_body">Destinare una parte del reddito al risparmio permette di affrontare il futuro con maggiore tranquillità.</text:p>
      <text:p text:style-name="Horizontal_20_Line"/>
      <text:h text:style-name="Heading_20_2" text:outline-level="2">L'importanza della pianificazione</text:h>
      <text:p text:style-name="Text_20_body">Le decisioni finanziarie migliori sono quasi sempre il risultato di una buona pianificazione.</text:p>
      <text:p text:style-name="Text_20_body">Pianificare significa stabilire:</text:p>
      <text:list xml:id="list2764397681" text:style-name="L2">
        <text:list-item>
          <text:p text:style-name="P2">obiettivi;</text:p>
        </text:list-item>
        <text:list-item>
          <text:p text:style-name="P2">priorità;</text:p>
        </text:list-item>
        <text:list-item>
          <text:p text:style-name="P2">tempi;</text:p>
        </text:list-item>
        <text:list-item>
          <text:p text:style-name="P2">risorse disponibili;</text:p>
        </text:list-item>
        <text:list-item>
          <text:p text:style-name="P2">eventuali rischi.</text:p>
        </text:list-item>
      </text:list>
      <text:p text:style-name="Text_20_body">Che si tratti dell'acquisto di una casa, dell'apertura di un'attività o della crescita di un'impresa, la pianificazione rappresenta uno degli strumenti più efficaci per raggiungere i propri obiettivi.</text:p>
      <text:p text:style-name="Horizontal_20_Line"/>
      <text:h text:style-name="Heading_20_2" text:outline-level="2">Il ruolo del risparmio</text:h>
      <text:p text:style-name="Text_20_body">Risparmiare non significa rinunciare al benessere.</text:p>
      <text:p text:style-name="Text_20_body">Significa creare una riserva economica che permetta di affrontare spese impreviste e cogliere nuove opportunità.</text:p>
      <text:p text:style-name="Text_20_body">Anche piccoli importi accantonati con costanza possono produrre risultati significativi nel lungo periodo.</text:p>
      <text:p text:style-name="Horizontal_20_Line"/>
      <text:h text:style-name="Heading_20_2" text:outline-level="2">Errori da evitare</text:h>
      <text:p text:style-name="Text_20_body">Tra gli errori più frequenti troviamo:</text:p>
      <text:list xml:id="list1499725599" text:style-name="L3">
        <text:list-item>
          <text:p text:style-name="P3">non conoscere le proprie spese;</text:p>
        </text:list-item>
        <text:list-item>
          <text:p text:style-name="P3">vivere costantemente oltre le proprie possibilità;</text:p>
        </text:list-item>
        <text:list-item>
          <text:p text:style-name="P3">utilizzare il credito senza una reale necessità;</text:p>
        </text:list-item>
        <text:list-item>
          <text:p text:style-name="P3">non pianificare gli obiettivi;</text:p>
        </text:list-item>
        <text:list-item>
          <text:p text:style-name="P3">rimandare le decisioni importanti;</text:p>
        </text:list-item>
        <text:list-item>
          <text:p text:style-name="P3"><text:soft-page-break/>non aggiornare le proprie competenze finanziarie.</text:p>
        </text:list-item>
      </text:list>
      <text:p text:style-name="Text_20_body">Essere consapevoli di questi errori rappresenta il primo passo per evitarli.</text:p>
      <text:p text:style-name="Horizontal_20_Line"/>
      <text:h text:style-name="Heading_20_2" text:outline-level="2">Educazione finanziaria e imprese</text:h>
      <text:p text:style-name="Text_20_body">Per un imprenditore, conoscere i principi della gestione finanziaria è fondamentale.</text:p>
      <text:p text:style-name="Text_20_body">Una corretta pianificazione consente di:</text:p>
      <text:list xml:id="list263565199" text:style-name="L4">
        <text:list-item>
          <text:p text:style-name="P4">controllare la liquidità;</text:p>
        </text:list-item>
        <text:list-item>
          <text:p text:style-name="P4">valutare gli investimenti;</text:p>
        </text:list-item>
        <text:list-item>
          <text:p text:style-name="P4">programmare la crescita;</text:p>
        </text:list-item>
        <text:list-item>
          <text:p text:style-name="P4">ridurre i rischi;</text:p>
        </text:list-item>
        <text:list-item>
          <text:p text:style-name="P4">cogliere le opportunità offerte dalla finanza agevolata.</text:p>
        </text:list-item>
      </text:list>
      <text:p text:style-name="Text_20_body">Le imprese che investono nella formazione finanziaria sono generalmente più preparate ad affrontare le sfide del mercato.</text:p>
      <text:p text:style-name="Horizontal_20_Line"/>
      <text:h text:style-name="Heading_20_2" text:outline-level="2">Il legame con la finanza agevolata</text:h>
      <text:p text:style-name="Text_20_body">L'educazione finanziaria permette anche di comprendere meglio le opportunità offerte da contributi pubblici, incentivi e finanziamenti agevolati.</text:p>
      <text:p text:style-name="Text_20_body">Conoscere questi strumenti aiuta imprese e professionisti a pianificare investimenti in modo più efficace e a valutare se esistono misure di sostegno compatibili con i propri progetti.</text:p>
      <text:p text:style-name="Horizontal_20_Line"/>
      <text:h text:style-name="Heading_20_2" text:outline-level="2">Conclusioni</text:h>
      <text:p text:style-name="Text_20_body">L'educazione finanziaria è una competenza trasversale che accompagna ogni fase della vita personale e professionale.</text:p>
      <text:p text:style-name="Text_20_body">Acquisire conoscenze economiche significa imparare a gestire il presente, prepararsi al futuro e prendere decisioni più consapevoli.</text:p>
      <text:p text:style-name="Text_20_body">In Krios promuoviamo una cultura finanziaria basata su trasparenza, formazione continua e competenze pratiche, affinché ogni persona possa affrontare le proprie scelte economiche con maggiore sicurezza e responsabilità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Times New Roman" fo:font-family="'Times New Roman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Times New Roman" fo:font-family="'Times New Roman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Times New Roman" fo:font-family="'Times New Roman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9T19:59:59.348000000</meta:creation-date>
    <dc:date>2026-07-09T20:00:35.882000000</dc:date>
    <meta:editing-duration>PT36S</meta:editing-duration>
    <meta:editing-cycles>1</meta:editing-cycles>
    <meta:document-statistic meta:table-count="0" meta:image-count="0" meta:object-count="0" meta:page-count="3" meta:paragraph-count="62" meta:word-count="574" meta:character-count="4108" meta:non-whitespace-character-count="3618"/>
    <meta:generator>Trio_Office/6.2.8.2$Windows_x86 LibreOffice_project/</meta:generator>
  </office:meta>
</office:document-meta>
</file>