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Educazione finanziaria: le 10 regole fondamentali per costruire un futuro economico più sereno</text:h>
      <text:p text:style-name="Text_20_body">L'educazione finanziaria non significa semplicemente imparare a risparmiare. Significa acquisire le conoscenze necessarie per prendere decisioni consapevoli, pianificare il proprio futuro e utilizzare il denaro come uno strumento per raggiungere i propri obiettivi.</text:p>
      <text:p text:style-name="Text_20_body">Di seguito trovi dieci principi fondamentali che possono aiutarti a sviluppare una gestione economica più efficace.</text:p>
      <text:h text:style-name="Heading_20_2" text:outline-level="2">1. Conosci le tue entrate e le tue uscite</text:h>
      <text:p text:style-name="Text_20_body">Il primo passo consiste nel monitorare con precisione quanto entra e quanto esce ogni mese. Annotare le spese permette di individuare sprechi e capire dove è possibile ottimizzare il bilancio.</text:p>
      <text:h text:style-name="Heading_20_2" text:outline-level="2">2. Definisci un budget mensile</text:h>
      <text:p text:style-name="Text_20_body">Un budget è uno strumento di pianificazione. Suddividere le entrate tra spese essenziali, risparmio e spese personali aiuta a mantenere il controllo delle proprie finanze e a evitare acquisti impulsivi.</text:p>
      <text:h text:style-name="Heading_20_2" text:outline-level="2">3. Costruisci un fondo di emergenza</text:h>
      <text:p text:style-name="Text_20_body">Imprevisti come spese mediche, riparazioni o periodi di riduzione del reddito possono verificarsi in qualsiasi momento. Accantonare gradualmente una somma dedicata alle emergenze aumenta la stabilità finanziaria e riduce il ricorso ai debiti.</text:p>
      <text:h text:style-name="Heading_20_2" text:outline-level="2">4. Evita l'indebitamento non necessario</text:h>
      <text:p text:style-name="Text_20_body">Prima di richiedere un finanziamento o utilizzare forme di credito, valuta attentamente la sostenibilità delle rate e il reale beneficio dell'acquisto. Il credito può essere utile, ma deve essere utilizzato con responsabilità.</text:p>
      <text:h text:style-name="Heading_20_2" text:outline-level="2">5. Risparmia con costanza</text:h>
      <text:p text:style-name="Text_20_body">Non è importante l'importo iniziale, ma l'abitudine. Anche piccoli accantonamenti periodici possono contribuire, nel tempo, a raggiungere obiettivi significativi.</text:p>
      <text:h text:style-name="Heading_20_2" text:outline-level="2">6. Pianifica i tuoi obiettivi</text:h>
      <text:p text:style-name="Text_20_body">Ogni obiettivo economico dovrebbe avere una scadenza e un importo definito. Che si tratti dell'acquisto di una casa, dell'avvio di un'attività o della formazione personale, una pianificazione accurata aumenta le probabilità di successo.</text:p>
      <text:h text:style-name="Heading_20_2" text:outline-level="2"><text:soft-page-break/>7. Investi prima di tutto nella tua formazione</text:h>
      <text:p text:style-name="Text_20_body">Le competenze rappresentano uno degli investimenti più importanti. Aggiornarsi continuamente permette di cogliere nuove opportunità professionali e migliorare la propria capacità di generare reddito.</text:p>
      <text:h text:style-name="Heading_20_2" text:outline-level="2">8. Informati prima di prendere decisioni</text:h>
      <text:p text:style-name="Text_20_body">Prima di firmare un contratto, richiedere un finanziamento o aderire a un'opportunità, raccogli tutte le informazioni necessarie. Comprendere costi, condizioni e possibili rischi è essenziale per scegliere in modo consapevole.</text:p>
      <text:h text:style-name="Heading_20_2" text:outline-level="2">9. Conosci le opportunità della finanza agevolata</text:h>
      <text:p text:style-name="Text_20_body">Molte imprese, professionisti e aspiranti imprenditori non sanno di poter accedere a contributi, incentivi e finanziamenti dedicati. Informarsi sulle misure disponibili può rappresentare un'importante leva per realizzare nuovi progetti e investimenti.</text:p>
      <text:h text:style-name="Heading_20_2" text:outline-level="2">10. Considera il denaro uno strumento, non un obiettivo</text:h>
      <text:p text:style-name="Text_20_body">Una corretta gestione finanziaria non ha come unico scopo accumulare ricchezza, ma creare stabilità, libertà di scelta e la possibilità di investire nel proprio futuro e in quello della propria famiglia.</text:p>
      <text:p text:style-name="Horizontal_20_Line"/>
      <text:h text:style-name="Heading_20_2" text:outline-level="2">Conclusione</text:h>
      <text:p text:style-name="Text_20_body">L'educazione finanziaria è un percorso continuo. Piccole decisioni prese con costanza e consapevolezza possono fare una grande differenza nel tempo.</text:p>
      <text:p text:style-name="Text_20_body">In Krios crediamo che la conoscenza sia il primo passo verso una gestione economica più responsabile. Per questo realizziamo corsi, materiali formativi e contenuti pratici pensati per aiutare persone e imprese a sviluppare competenze finanziarie solide e applicabili nella vita quotidiana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Times New Roman" fo:font-family="'Times New Roman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Times New Roman" fo:font-family="'Times New Roman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9T07:17:51.382000000</meta:creation-date>
    <dc:date>2026-07-09T07:18:11.894000000</dc:date>
    <meta:editing-duration>PT21S</meta:editing-duration>
    <meta:editing-cycles>1</meta:editing-cycles>
    <meta:document-statistic meta:table-count="0" meta:image-count="0" meta:object-count="0" meta:page-count="2" meta:paragraph-count="26" meta:word-count="481" meta:character-count="3450" meta:non-whitespace-character-count="2995"/>
    <meta:generator>Trio_Office/6.2.8.2$Windows_x86 LibreOffice_project/</meta:generator>
  </office:meta>
</office:document-meta>
</file>